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P1" style:family="paragraph" style:parent-style-name="Standard">
      <style:paragraph-properties fo:text-align="end" style:justify-single-word="false"/>
    </style:style>
    <style:style style:name="P2" style:family="paragraph" style:parent-style-name="Standard">
      <style:paragraph-properties fo:margin-top="0.1665in" fo:margin-bottom="0.1665in" loext:contextual-spacing="false" fo:line-height="100%"/>
    </style:style>
    <style:style style:name="P3" style:family="paragraph" style:parent-style-name="Standard">
      <style:paragraph-properties fo:margin-left="0.1252in" fo:margin-right="0in" fo:margin-top="0.1665in" fo:margin-bottom="0.1665in" loext:contextual-spacing="false" fo:line-height="100%" fo:text-indent="0in" style:auto-text-indent="false"/>
    </style:style>
    <style:style style:name="P4" style:family="paragraph" style:parent-style-name="Heading_20_1">
      <style:paragraph-properties fo:margin-top="0.3335in" fo:margin-bottom="0.0835in" loext:contextual-spacing="false" fo:line-height="100%" fo:keep-together="auto" fo:keep-with-next="auto"/>
    </style:style>
    <style:style style:name="P5" style:family="paragraph" style:parent-style-name="Heading_20_1">
      <style:paragraph-properties fo:margin-top="0.3335in" fo:margin-bottom="0.0835in" loext:contextual-spacing="false" fo:line-height="100%" fo:keep-together="auto" fo:keep-with-next="auto"/>
      <style:text-properties fo:font-size="17pt" fo:font-weight="bold" style:font-size-asian="17pt" style:font-weight-asian="bold" style:font-size-complex="17pt" style:font-weight-complex="bold"/>
    </style:style>
    <style:style style:name="P6" style:family="paragraph" style:parent-style-name="Heading_20_1" style:master-page-name="Standard">
      <style:paragraph-properties fo:margin-top="0.3335in" fo:margin-bottom="0.0835in" loext:contextual-spacing="false" fo:line-height="100%" fo:keep-together="auto" style:page-number="1" fo:keep-with-next="auto"/>
    </style:style>
    <style:style style:name="P7" style:family="paragraph" style:parent-style-name="Heading_20_3">
      <style:paragraph-properties fo:margin-top="0.1945in" fo:margin-bottom="0.0555in" loext:contextual-spacing="false" fo:line-height="100%" fo:keep-together="auto" fo:keep-with-next="auto"/>
    </style:style>
    <style:style style:name="P8" style:family="paragraph" style:parent-style-name="Heading_20_2">
      <style:paragraph-properties fo:margin-top="0.25in" fo:margin-bottom="0.0555in" loext:contextual-spacing="false" fo:line-height="100%" fo:keep-together="auto" fo:keep-with-next="auto"/>
      <style:text-properties fo:font-weight="bold" style:font-weight-asian="bold" style:font-weight-complex="bold"/>
    </style:style>
    <style:style style:name="P9" style:family="paragraph" style:parent-style-name="Heading_20_2">
      <style:paragraph-properties fo:margin-top="0.25in" fo:margin-bottom="0.0555in" loext:contextual-spacing="false" fo:line-height="100%" fo:keep-together="auto" fo:keep-with-next="auto"/>
    </style:style>
    <style:style style:name="P10" style:family="paragraph">
      <loext:graphic-properties draw:fill="solid" draw:fill-color="#a0a0a0"/>
      <style:paragraph-properties fo:text-align="center"/>
    </style:style>
    <style:style style:name="T1" style:family="text">
      <style:text-properties fo:font-size="17pt" fo:font-weight="bold" style:font-size-asian="17pt" style:font-weight-asian="bold" style:font-size-complex="17pt" style:font-weight-complex="bold"/>
    </style:style>
    <style:style style:name="T2" style:family="text">
      <style:text-properties fo:color="#000000" fo:font-size="16pt" fo:font-weight="bold" style:font-size-asian="16pt" style:font-weight-asian="bold" style:font-size-complex="16pt" style:font-weight-complex="bold"/>
    </style:style>
    <style:style style:name="T3" style:family="text">
      <style:text-properties style:text-underline-style="solid" style:text-underline-width="auto" style:text-underline-color="font-color" fo:font-weight="bold" style:font-weight-asian="bold" style:font-weight-complex="bold"/>
    </style:style>
    <style:style style:name="T4" style:family="text">
      <style:text-properties fo:font-weight="bold" style:font-weight-asian="bold" style:font-weight-complex="bold"/>
    </style:style>
    <style:style style:name="T5" style:family="text">
      <style:text-properties fo:color="#1155cc" style:text-underline-style="solid" style:text-underline-width="auto" style:text-underline-color="font-color"/>
    </style:style>
    <style:style style:name="T6" style:family="text">
      <style:text-properties fo:font-style="italic" fo:font-weight="bold" style:font-style-asian="italic" style:font-weight-asian="bold" style:font-style-complex="italic" style:font-weight-complex="bold"/>
    </style:style>
    <style:style style:name="gr1" style:family="graphic">
      <style:graphic-properties draw:stroke="none" svg:stroke-width="0in" draw:fill="solid" draw:fill-color="#a0a0a0" draw:textarea-horizontal-align="center" draw:textarea-vertical-align="top" fo:margin-left="0.1252in" fo:margin-right="0.1252in" fo:margin-top="0in" fo:margin-bottom="0.1665in" style:run-through="foreground" style:wrap="run-through" style:number-wrapped-paragraphs="no-limit" style:vertical-pos="top" style:vertical-rel="baseline" style:horizontal-pos="from-left" style:horizontal-rel="paragraph" draw:wrap-influence-on-position="once-concurrent" style:flow-with-text="false" loext:rel-width-rel="pag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text:bookmark text:name="_4m8wqypyzvvg"/><text:span text:style-name="T1">Federal Register – Title 9 CFR Animal Welfare Act Regulations</text:span></text:p>
      <text:p text:style-name="P7"><text:bookmark text:name="_c0wx39mr5zzr"/><text:span text:style-name="T2">Part 3: Humane Handling, Care, Treatment, and Transportation</text:span></text:p>
      <text:p text:style-name="P2"/>
      <text:p text:style-name="P2">Compiled for the National Pet Transport Association (NPTA)</text:p>
      <text:p text:style-name="P2">Date of Compilation: March 25, 2026</text:p>
      <text:p text:style-name="P2"><draw:rect text:anchor-type="as-char" style:rel-width="100%" draw:z-index="0" draw:style-name="gr1" draw:text-style-name="P10" svg:width="0.0012in" svg:height="0.0213in"><text:p/></draw:rect></text:p>
      <text:p text:style-name="P8"><text:bookmark text:name="_seqi8jqc4if3"/></text:p>
      <text:p text:style-name="P8"><text:bookmark text:name="_93fpcnryh43p"/></text:p>
      <text:p text:style-name="P9"><text:bookmark text:name="_d67jkpk4v4a2"/><text:span text:style-name="T3">Document Scope Disclaimer</text:span></text:p>
      <text:p text:style-name="P2">This document is a compiled reference of specific sections within Title 9 CFR, Part 3 and does not represent the entirety of federal regulations under the Animal Welfare Act.</text:p>
      <text:p text:style-name="P2">Source Reference Date: March 25, 2026</text:p>
      <text:p text:style-name="P2">Source: Federal Register / eCFR (Title 9 CFR)</text:p>
      <text:p text:style-name="P2"><draw:rect text:anchor-type="as-char" style:rel-width="100%" draw:z-index="1" draw:style-name="gr1" draw:text-style-name="P10" svg:width="0.0012in" svg:height="0.0213in"><text:p/></draw:rect></text:p>
      <text:p text:style-name="P5"><text:bookmark text:name="_7y5eh2xd0ub9"/></text:p>
      <text:p text:style-name="P5"><text:bookmark text:name="_6aoa7olm18he"/></text:p>
      <text:p text:style-name="P5"><text:bookmark text:name="_r2bwgvg9r8xq"/></text:p>
      <text:p text:style-name="P4"><text:bookmark text:name="_d347gxe5wmtk"/><text:span text:style-name="T1">SUBPART A — TRANSPORTATION STANDARDS (DOGS &amp; CATS)</text:span></text:p>
      <text:p text:style-name="Standard"/>
      <text:p text:style-name="P9"><text:bookmark text:name="_qvaxy6ogonos"/><text:span text:style-name="T4">§ 3.14 Consignments to carriers and intermediate handlers</text:span></text:p>
      <text:p text:style-name="P2">a) Carriers and intermediate handlers must not accept a dog or cat for transport in commerce more than 4 hours before the scheduled departure time of the primary conveyance on which the animal is to be transported. However, a carrier or intermediate handler may agree with anyone consigning a dog or cat to extend this time by up to 2 hours.</text:p>
      <text:p text:style-name="P2">(b) Carriers and intermediate handlers must not accept a dog or cat for transport in commerce unless they are provided with the name, address, and telephone number of the consignee.</text:p>
      <text:p text:style-name="P2">(c) Carriers and intermediate handlers must not accept a dog or cat for transport in commerce unless the consignor certifies in writing to the carrier or intermediate handler that the dog or cat was offered food and water during the 4 hours before delivery to the carrier or intermediate handler. The certification must be securely attached to the outside of the primary enclosure in a manner that makes it easily noticed and read. Instructions for no food or water are not acceptable unless directed by the attending veterinarian. Instructions must be in compliance with<text:a xlink:type="simple" xlink:href="https://www.ecfr.gov/current/title-9/section-3.17" text:style-name="ListLabel_20_1" text:visited-style-name="ListLabel_20_1"> </text:a><text:a xlink:type="simple" xlink:href="https://www.ecfr.gov/current/title-9/section-3.17" text:style-name="ListLabel_20_2" text:visited-style-name="ListLabel_20_2"><text:span text:style-name="T5">§ 3.17</text:span></text:a>. The certification must include the following information for each dog and cat:</text:p>
      <text:p text:style-name="P2">(1) The consignor's name and address;</text:p>
      <text:p text:style-name="P2">(2) The tag number or tattoo assigned to each dog or cat under<text:a xlink:type="simple" xlink:href="https://www.ecfr.gov/current/title-9/section-2.38" text:style-name="ListLabel_20_1" text:visited-style-name="ListLabel_20_1"> </text:a><text:a xlink:type="simple" xlink:href="https://www.ecfr.gov/current/title-9/section-2.38" text:style-name="ListLabel_20_2" text:visited-style-name="ListLabel_20_2"><text:span text:style-name="T5">§§ 2.38</text:span></text:a> and<text:a xlink:type="simple" xlink:href="https://www.ecfr.gov/current/title-9/section-2.50" text:style-name="ListLabel_20_1" text:visited-style-name="ListLabel_20_1"> </text:a><text:a xlink:type="simple" xlink:href="https://www.ecfr.gov/current/title-9/section-2.50" text:style-name="ListLabel_20_2" text:visited-style-name="ListLabel_20_2"><text:span text:style-name="T5">2.50 of this chapter</text:span></text:a>;</text:p>
      <text:p text:style-name="P2">(3) The time and date the animal was last fed and watered and the specific instructions for the next feeding(s) and watering(s) for a 24-hour period; and</text:p>
      <text:p text:style-name="P2"><text:soft-page-break/>(4) The consignor's signature and the date and time the certification was signed.</text:p>
      <text:p text:style-name="P2">(d) Carriers and intermediate handlers must not accept a dog or cat for transport in commerce in a primary enclosure unless the primary enclosure meets the requirements of<text:a xlink:type="simple" xlink:href="https://www.ecfr.gov/current/title-9/section-3.15" text:style-name="ListLabel_20_1" text:visited-style-name="ListLabel_20_1"> </text:a><text:a xlink:type="simple" xlink:href="https://www.ecfr.gov/current/title-9/section-3.15" text:style-name="ListLabel_20_2" text:visited-style-name="ListLabel_20_2"><text:span text:style-name="T5">§ 3.15</text:span></text:a>. A carrier or intermediate handler must not accept a dog or cat for transport if the primary enclosure is obviously defective or damaged and cannot reasonably be expected to safely and comfortably contain the dog or cat without causing suffering or injury.</text:p>
      <text:p text:style-name="P2">(e) Carriers and intermediate handlers must not accept a dog or cat for transport in commerce unless their animal holding area meets the minimum temperature requirements provided in<text:a xlink:type="simple" xlink:href="https://www.ecfr.gov/current/title-9/section-3.19" text:style-name="ListLabel_20_1" text:visited-style-name="ListLabel_20_1"> </text:a><text:a xlink:type="simple" xlink:href="https://www.ecfr.gov/current/title-9/section-3.19" text:style-name="ListLabel_20_2" text:visited-style-name="ListLabel_20_2"><text:span text:style-name="T5">§§ 3.19</text:span></text:a> and<text:a xlink:type="simple" xlink:href="https://www.ecfr.gov/current/title-9/section-3.20" text:style-name="ListLabel_20_1" text:visited-style-name="ListLabel_20_1"> </text:a><text:a xlink:type="simple" xlink:href="https://www.ecfr.gov/current/title-9/section-3.20" text:style-name="ListLabel_20_2" text:visited-style-name="ListLabel_20_2"><text:span text:style-name="T5">3.20</text:span></text:a>, or unless the consignor provides them with a certificate signed by a veterinarian and dated no more than 10 days before delivery of the animal to the carrier or intermediate handler for transport in commerce, certifying that the animal is acclimated to temperatures lower than those required in<text:a xlink:type="simple" xlink:href="https://www.ecfr.gov/current/title-9/section-3.19" text:style-name="ListLabel_20_1" text:visited-style-name="ListLabel_20_1"> </text:a><text:a xlink:type="simple" xlink:href="https://www.ecfr.gov/current/title-9/section-3.19" text:style-name="ListLabel_20_2" text:visited-style-name="ListLabel_20_2"><text:span text:style-name="T5">§§ 3.19</text:span></text:a> and<text:a xlink:type="simple" xlink:href="https://www.ecfr.gov/current/title-9/section-3.20" text:style-name="ListLabel_20_1" text:visited-style-name="ListLabel_20_1"> </text:a><text:a xlink:type="simple" xlink:href="https://www.ecfr.gov/current/title-9/section-3.20" text:style-name="ListLabel_20_2" text:visited-style-name="ListLabel_20_2"><text:span text:style-name="T5">3.20</text:span></text:a>. Even if the carrier or intermediate handler receives this certification, the temperatures the dog or cat is exposed to while in a terminal facility must not be lower than 45 °F (2.2 °C) for more than 4 consecutive hours when dogs or cats are present, as set forth in<text:a xlink:type="simple" xlink:href="https://www.ecfr.gov/current/title-9/section-3.19" text:style-name="ListLabel_20_1" text:visited-style-name="ListLabel_20_1"> </text:a><text:a xlink:type="simple" xlink:href="https://www.ecfr.gov/current/title-9/section-3.19" text:style-name="ListLabel_20_2" text:visited-style-name="ListLabel_20_2"><text:span text:style-name="T5">§ 3.19</text:span></text:a>, nor lower than 45 °F (2.2 °C) for more than 45 minutes, as set forth in<text:a xlink:type="simple" xlink:href="https://www.ecfr.gov/current/title-9/section-3.20" text:style-name="ListLabel_20_1" text:visited-style-name="ListLabel_20_1"> </text:a><text:a xlink:type="simple" xlink:href="https://www.ecfr.gov/current/title-9/section-3.20" text:style-name="ListLabel_20_2" text:visited-style-name="ListLabel_20_2"><text:span text:style-name="T5">§ 3.20</text:span></text:a>, when moving dogs or cats to or from terminal facilities or primary conveyances. A copy of the certification must accompany the dog or cat to its destination and must include the following information:</text:p>
      <text:p text:style-name="P2">(1) The consignor's name and address;</text:p>
      <text:p text:style-name="P2">(2) The tag number or tattoo assigned to each dog or cat under<text:a xlink:type="simple" xlink:href="https://www.ecfr.gov/current/title-9/section-2.38" text:style-name="ListLabel_20_1" text:visited-style-name="ListLabel_20_1"> </text:a><text:a xlink:type="simple" xlink:href="https://www.ecfr.gov/current/title-9/section-2.38" text:style-name="ListLabel_20_2" text:visited-style-name="ListLabel_20_2"><text:span text:style-name="T5">§§ 2.38</text:span></text:a> and<text:a xlink:type="simple" xlink:href="https://www.ecfr.gov/current/title-9/section-2.50" text:style-name="ListLabel_20_1" text:visited-style-name="ListLabel_20_1"> </text:a><text:a xlink:type="simple" xlink:href="https://www.ecfr.gov/current/title-9/section-2.50" text:style-name="ListLabel_20_2" text:visited-style-name="ListLabel_20_2"><text:span text:style-name="T5">2.50 of this chapter</text:span></text:a>;</text:p>
      <text:p text:style-name="P2">(3) A statement by a veterinarian, dated no more than 10 days before delivery, that to the best of his or her knowledge, each of the dogs or cats contained in the primary enclosure is acclimated to air temperatures lower than 50 °F (10 °C); but not lower than a minimum temperature, specified on a certificate, that the attending veterinarian has determined is based on generally accepted temperature standards for the age, condition, and breed of the dog or cat; and</text:p>
      <text:p text:style-name="P2">(4) The signature of the veterinarian and the date the certification was signed.</text:p>
      <text:p text:style-name="P2">(f) When a primary enclosure containing a dog or cat has arrived at the animal holding area at a terminal facility after transport, the carrier or intermediate handler must attempt to notify the consignee upon arrival and at least once in every 6-hour period thereafter. The time, date, and method of all attempted notifications and the actual notification of the consignee, and the name of the person who notifies or attempts to notify the consignee must be written either on the carrier's or intermediate handler's copy of the shipping document or on the copy that accompanies the primary enclosure. If the consignee cannot be notified within 24 hours after the dog or cat has arrived at the terminal facility, the carrier or intermediate handler must return the animal to the consignor or to whomever the consignor designates. If the consignee is notified of the arrival and does not accept delivery of the dog or cat within 48 hours after arrival of the dog or cat, the carrier or intermediate handler must return the animal to the consignor or to whomever the consignor designates. The carrier or intermediate handler must continue to provide proper care, feeding, and housing to the dog or cat, and maintain the dog or cat in accordance with generally accepted professional and husbandry practices until the consignee accepts delivery of the dog or cat or until it is returned to the consignor or to whomever the consignor designates. The carrier or intermediate handler must obligate the consignor to reimburse the carrier or intermediate handler for the cost of return transportation and care.</text:p>
      <text:p text:style-name="P2"><draw:rect text:anchor-type="as-char" style:rel-width="100%" draw:z-index="2" draw:style-name="gr1" draw:text-style-name="P10" svg:width="0.0012in" svg:height="0.0213in"><text:p/></draw:rect></text:p>
      <text:p text:style-name="P8"><text:bookmark text:name="_vdpekh9yvo3m"/></text:p>
      <text:p text:style-name="P8"><text:bookmark text:name="_o7kkmacxrhip"/></text:p>
      <text:p text:style-name="P9"><text:bookmark text:name="_lxehd5o3zz9"/><text:span text:style-name="T4">§ 3.15 Primary enclosures used to transport live dogs and <text:s/>cats</text:span></text:p>
      <text:p text:style-name="P2">Any person subject to the Animal Welfare regulations (<text:a xlink:type="simple" xlink:href="https://www.ecfr.gov/current/title-9/part-1" text:style-name="ListLabel_20_2" text:visited-style-name="ListLabel_20_2"><text:span text:style-name="T5">9 CFR parts 1</text:span></text:a>,<text:a xlink:type="simple" xlink:href="https://www.ecfr.gov/current/title-9/part-2" text:style-name="ListLabel_20_1" text:visited-style-name="ListLabel_20_1"> </text:a><text:a xlink:type="simple" xlink:href="https://www.ecfr.gov/current/title-9/part-2" text:style-name="ListLabel_20_2" text:visited-style-name="ListLabel_20_2"><text:span text:style-name="T5">2</text:span></text:a>, and<text:a xlink:type="simple" xlink:href="https://www.ecfr.gov/current/title-9/part-3" text:style-name="ListLabel_20_1" text:visited-style-name="ListLabel_20_1"> </text:a><text:a xlink:type="simple" xlink:href="https://www.ecfr.gov/current/title-9/part-3" text:style-name="ListLabel_20_2" text:visited-style-name="ListLabel_20_2"><text:span text:style-name="T5">3</text:span></text:a>) must not transport or deliver for transport in commerce a dog or cat unless the following requirements are met:</text:p>
      <text:p text:style-name="P2">(a) Construction of primary enclosures. The dog or cat must be contained in a primary enclosure such as a compartment, transport cage, carton, or crate. Primary enclosures used to transport dogs and cats must be constructed so that:</text:p>
      <text:p text:style-name="P2">(1) The primary enclosure is strong enough to contain the dogs and cats securely and comfortably and to withstand the normal rigors of transportation;</text:p>
      <text:p text:style-name="P2">(2) The interior of the primary enclosure has no sharp points or edges and no protrusions that could injure the animal contained in it;</text:p>
      <text:p text:style-name="P2">(3) The dog or cat is at all times securely contained within the enclosure and cannot put any part of its body outside the enclosure in a way that could result in injury to itself, to handlers, or to persons or animals nearby;</text:p>
      <text:p text:style-name="P2">(4) The dog or cat can be easily and quickly removed from the enclosure in an emergency;</text:p>
      <text:p text:style-name="P2">(5) Unless the enclosure is permanently affixed to the conveyance, adequate devices such as handles or handholds are provided on its exterior, and enable the enclosure to be lifted without tilting it, and ensure that anyone handling the enclosure will not come into physical contact with the animal contained inside;</text:p>
      <text:p text:style-name="P2">(6) Unless the enclosure is permanently affixed to the conveyance, it is clearly marked on top and on one or more sides with the words “Live Animals,” in letters at least 1 inch (2.5 cm.) high, and with arrows or other markings to indicate the correct upright position of the primary enclosure;</text:p>
      <text:p text:style-name="P2">(7) Any material, treatment, paint, preservative, or other chemical used in or on the enclosure is nontoxic to the animal and not harmful to the health or well-being of the animal;</text:p>
      <text:p text:style-name="P2">(8) Proper ventilation is provided to the animal in accordance with<text:a xlink:type="simple" xlink:href="https://www.ecfr.gov/current/title-9/section-3.15#p-3.15(c)" text:style-name="ListLabel_20_1" text:visited-style-name="ListLabel_20_1"> </text:a><text:a xlink:type="simple" xlink:href="https://www.ecfr.gov/current/title-9/section-3.15#p-3.15(c)" text:style-name="ListLabel_20_2" text:visited-style-name="ListLabel_20_2"><text:span text:style-name="T5">paragraph (c)</text:span></text:a> of this section; and</text:p>
      <text:p text:style-name="P2">(9) The primary enclosure has a solid, leak-proof bottom or a removable, leak-proof collection tray under a slatted or mesh floor that prevents seepage of waste products, such as excreta and body fluids, outside of the enclosure. If a slatted or mesh floor is used in the enclosure, it must be designed and constructed so that the animal cannot put any part of its body between the slats or through the holes in the mesh. Unless the dogs and cats are on raised slatted floors or raised floors made of mesh, the primary enclosure must contain enough previously unused litter to absorb and cover excreta. The litter must be of a suitably absorbent material that is safe and nontoxic to the dogs and cats.</text:p>
      <text:p text:style-name="P2">(b) Cleaning of primary enclosures. A primary enclosure used to hold or transport dogs or cats in commerce must be cleaned and sanitized before each use in accordance with the methods provided in<text:a xlink:type="simple" xlink:href="https://www.ecfr.gov/current/title-9/part-3/section-3.11#p-3.11(b)(3)" text:style-name="ListLabel_20_1" text:visited-style-name="ListLabel_20_1"> </text:a><text:a xlink:type="simple" xlink:href="https://www.ecfr.gov/current/title-9/part-3/section-3.11#p-3.11(b)(3)" text:style-name="ListLabel_20_2" text:visited-style-name="ListLabel_20_2"><text:span text:style-name="T5">§ 3.11(b)(3) of this subpart</text:span></text:a>. If the dogs or cats are in transit for more than 24 hours, the enclosures must be cleaned and any litter replaced, or other methods, such as moving the animals to another enclosure, must be utilized to prevent the soiling of the dogs or cats by body wastes. If it becomes necessary to remove the dog or cat from the enclosure in order to clean, or to move the dog or cat to another enclosure, this procedure must be completed in a way that safeguards the dog or cat from injury and prevents escape.</text:p>
      <text:p text:style-name="P2">(c) Ventilation.</text:p>
      <text:p text:style-name="P2">(1) Unless the primary enclosure is permanently affixed to the conveyance, there must be:</text:p>
      <text:p text:style-name="P2"><text:soft-page-break/>(i) Ventilation openings located on two opposing walls of the primary enclosure and the openings must be at least 16 percent of the surface area of each such wall, and the total combined surface area of the ventilation openings must be at least 14 percent of the total combined surface area of all the walls of the primary enclosure; or</text:p>
      <text:p text:style-name="P2">(ii) Ventilation openings on three walls of the primary enclosure, and the openings on each of the two opposing walls must be at least 8 percent of the total surface area of the two walls, and the ventilation openings on the third wall of the primary enclosure must be at least 50 percent of the total surface area of that wall, and the total combined surface area of the ventilation openings must be at least 14 percent of the total combined surface area of all the walls of the primary enclosure; or</text:p>
      <text:p text:style-name="P2">(iii) Ventilation openings located on all four walls of the primary enclosure and the ventilation openings on each of the four walls must be at least 8 percent of the total surface area of each such wall, and the total combined surface area of the openings must be at least 14 percent of total combined surface area of all the walls of the primary enclosure; and</text:p>
      <text:p text:style-name="P2">(iv) At least one-third of the ventilation area must be located on the upper half of the primary enclosure.</text:p>
      <text:p text:style-name="P2">(2) Unless the primary enclosure is permanently affixed to the conveyance, projecting rims or similar devices must be located on the exterior of each enclosure wall having a ventilation opening, in order to prevent obstruction of the openings. The projecting rims or similar devices must be large enough to provide a minimum air circulation space of 0.75 in. (1.9 cm) between the primary enclosure and anything the enclosure is placed against.</text:p>
      <text:p text:style-name="P2">(3) If a primary enclosure is permanently affixed to the primary conveyance so that there is only a front ventilation opening for the enclosure, the primary enclosure must be affixed to the primary conveyance in such a way that the front ventilation opening cannot be blocked, and the front ventilation opening must open directly to an unobstructed aisle or passageway inside the conveyance. The ventilation opening must be at least 90 percent of the total area of the front wall of the enclosure, and must be covered with bars, wire mesh, or smooth expanded metal having air spaces.</text:p>
      <text:p text:style-name="P2">(d) Compatibility.</text:p>
      <text:p text:style-name="P2">(1) Live dogs or cats transported in the same primary enclosure must be of the same species and be maintained in compatible groups, except that dogs and cats that are private pets, are of comparable size, and are compatible, may be transported in the same primary enclosure.</text:p>
      <text:p text:style-name="P2">(2) Puppies or kittens 4 months of age or less may not be transported in the same primary enclosure with adult dogs or cats other than their dams.</text:p>
      <text:p text:style-name="P2">(3) Dogs or cats that are overly aggressive or exhibit a vicious disposition must be transported individually in a primary enclosure.</text:p>
      <text:p text:style-name="P2">(4) Any female dog or cat in heat (estrus) may not be transported in the same primary enclosure with any male dog or cat.</text:p>
      <text:p text:style-name="P2">(e) Space and placement.</text:p>
      <text:p text:style-name="P2">(1) Primary enclosures used to transport live dogs and cats must be large enough to ensure that each animal contained in the primary enclosure has enough space to turn about normally while standing, to stand and sit erect, and to lie in a natural position.</text:p>
      <text:p text:style-name="P2">(2) Primary enclosures used to transport dogs and cats must be positioned in the primary conveyance so as to provide protection from the elements.</text:p>
      <text:p text:style-name="P2">(f) Transportation by air.</text:p>
      <text:p text:style-name="P2">(1) No more than one live dog or cat, 6 months of age or older, may be transported in the same primary enclosure when shipped via air carrier.</text:p>
      <text:p text:style-name="P2">(2) No more than one live puppy, 8 weeks to 6 months of age, and weighing over 20 lbs (9 kg), may be transported in a primary enclosure when shipped via air carrier.</text:p>
      <text:p text:style-name="P2">(3) No more than two live puppies or kittens, 8 weeks to 6 months of age, that are of comparable size, and weighing 20 lbs (9 kg) or less each, may be transported in the same primary enclosure when shipped via air carrier.</text:p>
      <text:p text:style-name="P2">(4) Weaned live puppies or kittens less than 8 weeks of age and of comparable size, or puppies or kittens that are less than 8 weeks of age that are littermates and are accompanied by their dam, may be transported in the same primary enclosure when shipped to research facilities, including Federal research facilities.</text:p>
      <text:p text:style-name="P2">(g) Transportation by surface vehicle or privately owned aircraft.</text:p>
      <text:p text:style-name="P2">(1) No more than four live dogs or cats, 8 weeks of age or older, that are of comparable size, may be transported in the same primary enclosure when shipped by surface vehicle (including ground and water transportation) or privately owned aircraft, and only if all other requirements of this section are met.</text:p>
      <text:p text:style-name="P2">(2) Weaned live puppies or kittens less than 8 weeks of age and of comparable size, or puppies or kittens that are less than 8 weeks of age that are littermates and are accompanied by their dam, may be transported in the same primary enclosure when shipped to research facilities, including Federal research facilities, and only if all other requirements in this section are met.</text:p>
      <text:p text:style-name="P2">(h) Accompanying documents and records. Shipping documents that must accompany shipments of dogs and cats may be held by the operator of the primary conveyance, for surface transportation only, or must be securely attached in a readily accessible manner to the outside of any primary enclosure that is part of the shipment, in a manner that allows them to be detached for examination and securely reattached, such as in a pocket or sleeve. Instructions for administration of drugs, medication, and other special care must be attached to each primary enclosure in a manner that makes them easy to notice, to detach for examination, and to reattach securely. Food and water instructions must be attached in accordance with<text:a xlink:type="simple" xlink:href="https://www.ecfr.gov/current/title-9/section-3.14#p-3.14(c)" text:style-name="ListLabel_20_1" text:visited-style-name="ListLabel_20_1"> </text:a><text:a xlink:type="simple" xlink:href="https://www.ecfr.gov/current/title-9/section-3.14#p-3.14(c)" text:style-name="ListLabel_20_2" text:visited-style-name="ListLabel_20_2"><text:span text:style-name="T5">§ 3.14(c)</text:span></text:a>.</text:p>
      <text:p text:style-name="P2"/>
      <text:p text:style-name="P2"><draw:rect text:anchor-type="as-char" style:rel-width="100%" draw:z-index="3" draw:style-name="gr1" draw:text-style-name="P10" svg:width="0.0012in" svg:height="0.0213in"><text:p/></draw:rect></text:p>
      <text:p text:style-name="P9"><text:bookmark text:name="_n5dlj7s63cul"/><text:span text:style-name="T4">§ 3.16 Primary conveyances (motor vehicle, rail, air, and marine)</text:span></text:p>
      <text:p text:style-name="P2"><text:soft-page-break/>(a) The animal cargo space of primary conveyances used to transport dogs and cats must be designed, constructed, and maintained in a manner that at all times protects the health and well-being of the animals transported in them, ensures their safety and comfort, and prevents the entry of engine exhaust from the primary conveyance during transportation.</text:p>
      <text:p text:style-name="P2">(b) The animal cargo space must have a supply of air that is sufficient for the normal breathing of all the animals being transported in it.</text:p>
      <text:p text:style-name="P2">(c) Each primary enclosure containing dogs or cats must be positioned in the animal cargo space in a manner that provides protection from the elements and that allows each dog or cat enough air for normal breathing.</text:p>
      <text:p text:style-name="P2">(d) During air transportation, dogs and cats must be held in cargo areas that are heated or cooled as necessary to maintain an ambient temperature and humidity that ensures the health and well-being of the dogs or cats. The cargo areas must be pressurized when the primary conveyance used for air transportation is not on the ground, unless flying under 8,000 ft. Dogs and cats must have adequate air for breathing at all times when being transported.</text:p>
      <text:p text:style-name="P2">(e) During surface transportation, auxiliary ventilation, such as fans, blowers or air conditioning, must be used in any animal cargo space containing live dogs or cats when the ambient temperature within the animal cargo space reaches 85 °F (29.5 °C). Moreover, the ambient temperature may not exceed 85 °F (29.5 °C) for a period of more than 4 hours; nor fall below 45 °F (7.2 °C) for a period of more than 4 hours. The preceding requirements are in addition to, not in place of, all other requirements pertaining to climatic conditions in<text:a xlink:type="simple" xlink:href="https://www.ecfr.gov/current/title-9/part-2" text:style-name="ListLabel_20_1" text:visited-style-name="ListLabel_20_1"> </text:a><text:a xlink:type="simple" xlink:href="https://www.ecfr.gov/current/title-9/part-2" text:style-name="ListLabel_20_2" text:visited-style-name="ListLabel_20_2"><text:span text:style-name="T5">parts 2</text:span></text:a> and<text:a xlink:type="simple" xlink:href="https://www.ecfr.gov/current/title-9/part-3" text:style-name="ListLabel_20_1" text:visited-style-name="ListLabel_20_1"> </text:a><text:a xlink:type="simple" xlink:href="https://www.ecfr.gov/current/title-9/part-3" text:style-name="ListLabel_20_2" text:visited-style-name="ListLabel_20_2"><text:span text:style-name="T5">3 of this chapter</text:span></text:a>.</text:p>
      <text:p text:style-name="P2">(f) Primary enclosures must be positioned in the primary conveyance in a manner that allows the dogs and cats to be quickly and easily removed from the primary conveyance in an emergency.</text:p>
      <text:p text:style-name="P2">(g) The interior of the animal cargo space must be kept clean.</text:p>
      <text:p text:style-name="P2">(h) Live dogs and cats may not be transported with any material, substance (e.g., dry ice) or device in a manner that may reasonably be expected to harm the dogs and cats or cause inhumane conditions.</text:p>
      <text:p text:style-name="P2"><draw:rect text:anchor-type="as-char" style:rel-width="100%" draw:z-index="4" draw:style-name="gr1" draw:text-style-name="P10" svg:width="0.0012in" svg:height="0.0213in"><text:p/></draw:rect></text:p>
      <text:p text:style-name="P9"><text:bookmark text:name="_n0rf6cbie6wo"/><text:span text:style-name="T4">§ 3.17 Food and water requirements</text:span></text:p>
      <text:p text:style-name="Standard"/>
      <text:p text:style-name="P2">(a) Each dog and cat that is 16 weeks of age or more must be offered food at least once every 24 hours. Puppies and kittens less than 16 weeks of age must be offered food at least once every 12 hours. Each dog and cat must be offered potable water at least once every 12 hours. These time periods apply to dealers, exhibitors, research facilities. including Federal research facilities, who transport dogs and cats in their own primary conveyance, starting from the time the dog or cat was last offered food and potable water before transportation was begun. These time periods apply to carriers and intermediate handlers starting from the date and time stated on the certificate provided under<text:a xlink:type="simple" xlink:href="https://www.ecfr.gov/current/title-9/section-3.14#p-3.14(c)" text:style-name="ListLabel_20_1" text:visited-style-name="ListLabel_20_1"> </text:a><text:a xlink:type="simple" xlink:href="https://www.ecfr.gov/current/title-9/section-3.14#p-3.14(c)" text:style-name="ListLabel_20_2" text:visited-style-name="ListLabel_20_2"><text:span text:style-name="T5">§ 3.14(c)</text:span></text:a>. Each dog and cat must be offered food and potable water within 4 hours before being transported in commerce. Consignors who are subject to the Animal Welfare regulations (<text:a xlink:type="simple" xlink:href="https://www.ecfr.gov/current/title-9/part-1" text:style-name="ListLabel_20_2" text:visited-style-name="ListLabel_20_2"><text:span text:style-name="T5">9 CFR parts 1</text:span></text:a>,<text:a xlink:type="simple" xlink:href="https://www.ecfr.gov/current/title-9/part-2" text:style-name="ListLabel_20_1" text:visited-style-name="ListLabel_20_1"> </text:a><text:a xlink:type="simple" xlink:href="https://www.ecfr.gov/current/title-9/part-2" text:style-name="ListLabel_20_2" text:visited-style-name="ListLabel_20_2"><text:span text:style-name="T5">2</text:span></text:a>, and<text:a xlink:type="simple" xlink:href="https://www.ecfr.gov/current/title-9/part-3" text:style-name="ListLabel_20_1" text:visited-style-name="ListLabel_20_1"> </text:a><text:a xlink:type="simple" xlink:href="https://www.ecfr.gov/current/title-9/part-3" text:style-name="ListLabel_20_2" text:visited-style-name="ListLabel_20_2"><text:span text:style-name="T5">3</text:span></text:a>) must certify that each dog and cat was offered food and potable water within the 4 hours preceding delivery of the dog or cat to a carrier or intermediate handler for transportation in commerce, and must certify the date and time the food and potable water was offered, in accordance with<text:a xlink:type="simple" xlink:href="https://www.ecfr.gov/current/title-9/section-3.14#p-3.14(c)" text:style-name="ListLabel_20_1" text:visited-style-name="ListLabel_20_1"> </text:a><text:a xlink:type="simple" xlink:href="https://www.ecfr.gov/current/title-9/section-3.14#p-3.14(c)" text:style-name="ListLabel_20_2" text:visited-style-name="ListLabel_20_2"><text:span text:style-name="T5">§ 3.14(c)</text:span></text:a>.</text:p>
      <text:p text:style-name="P2">(b) Any dealer, research facility, including a Federal research facility, or exhibitor offering any dog or cat to a carrier or intermediate handler for transportation in commerce must securely attach to the outside of the primary enclosure used for transporting the dog or cat, written instructions for the in-transit food and water requirements for a 24-hour period for the dogs and cats contained in the enclosure. The instructions must be attached in a manner that makes them easily noticed and read.</text:p>
      <text:p text:style-name="P2">(c) Food and water receptacles must be securely attached inside the primary enclosure and placed so that the receptacles can be filled from outside the enclosure without opening the door. Food and water containers must be designed, constructed, and installed so that a dog or cat cannot leave the primary enclosure through the food or water opening.</text:p>
      <text:p text:style-name="Standard">_________________________________________________________________________</text:p>
      <text:p text:style-name="Standard"/>
      <text:p text:style-name="P9"><text:bookmark text:name="_x8fwfp7zzsoi"/><text:span text:style-name="T4">§ 3.18 Care in transit.</text:span></text:p>
      <text:p text:style-name="P3">(a) <text:span text:style-name="T6">Surface transportation (ground and water).</text:span> Any person subject to the Animal Welfare regulations transporting dogs or cats in commerce must ensure that the operator of the conveyance, or a person accompanying the operator, observes the dogs or cats as often as circumstances allow, but not less than once every 4 hours, to make sure they have sufficient air for normal breathing, that the ambient temperature is within the limits provided in <text:a xlink:type="simple" xlink:href="https://www.ecfr.gov/current/title-9/section-3.16#p-3.16(e)" text:style-name="ListLabel_20_2" text:visited-style-name="ListLabel_20_2"><text:span text:style-name="T5">§ 3.16(e)</text:span></text:a>, and that all applicable standards of this subpart are being complied with. The regulated person must ensure that the operator or person accompanying the operator determines whether any of the dogs or cats are in obvious physical distress and obtains any veterinary care needed for the dogs or cats at the closest available veterinary facility.</text:p>
      <text:p text:style-name="P3">(b) <text:span text:style-name="T6">Air transportation.</text:span> During air transportation of dogs or cats, it is the responsibility of the carrier to observe the dogs or cats as frequently as circumstances allow, but not less than once every 4 hours if the animal cargo area is accessible during flight. If the animal cargo area is not accessible during flight, the carrier must observe the dogs or cats whenever they are loaded and unloaded and whenever the animal cargo space is otherwise accessible to make sure they have sufficient air for normal breathing, that the animal cargo area meets the heating and cooling requirements of <text:a xlink:type="simple" xlink:href="https://www.ecfr.gov/current/title-9/section-3.16#p-3.16(d)" text:style-name="ListLabel_20_2" text:visited-style-name="ListLabel_20_2"><text:span text:style-name="T5">§ 3.16(d)</text:span></text:a>, and that all other applicable standards of this subpart are being complied with. The carrier must determine whether any of the dogs or cats are in obvious physical distress, and arrange for any needed veterinary care as soon as possible.</text:p>
      <text:p text:style-name="P3">(c) If a dog or cat is obviously ill, injured, or in physical distress, it must not be transported in commerce, except to receive veterinary care for the condition.</text:p>
      <text:p text:style-name="P3">(d) <text:span text:style-name="T6">Removal during transportation in commerce prohibited.</text:span> Except during the cleaning of primary enclosures, as required in <text:a xlink:type="simple" xlink:href="https://www.ecfr.gov/current/title-9/section-3.15#p-3.15(b)" text:style-name="ListLabel_20_2" text:visited-style-name="ListLabel_20_2"><text:span text:style-name="T5">§ 3.15(b)</text:span></text:a>, during transportation in commerce a dog or cat must not be removed from its primary enclosure, unless it is placed in another primary enclosure or facility that meets the requirements of <text:a xlink:type="simple" xlink:href="https://www.ecfr.gov/current/title-9/section-3.6" text:style-name="ListLabel_20_2" text:visited-style-name="ListLabel_20_2"><text:span text:style-name="T5">§ 3.6</text:span></text:a> or <text:a xlink:type="simple" xlink:href="https://www.ecfr.gov/current/title-9/section-3.15" text:style-name="ListLabel_20_2" text:visited-style-name="ListLabel_20_2"><text:span text:style-name="T5">§ 3.15</text:span></text:a>.</text:p>
      <text:p text:style-name="P3">(e) The transportation regulations contained in this subpart must be complied with until a consignee takes physical delivery of the dog or cat if the animal is consigned for transportation, or until the animal is returned to the consignor.</text:p>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2" style:display-name="ListLabel 2" style:family="text">
      <style:text-properties fo:color="#1155cc"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end" style:justify-single-word="false"/>
    </style:style>
    <style:page-layout style:name="Mpm1">
      <style:page-layout-properties fo:page-width="8.5in" fo:page-height="11in" style:num-format="1" style:print-orientation="portrait" fo:margin-top="0.5in" fo:margin-bottom="0.5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Standard"/>
      </style:header>
      <style:footer>
        <text:p text:style-name="MP1"><text:page-number text:select-page="current">4</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4" meta:paragraph-count="88" meta:word-count="3763" meta:character-count="22060" meta:non-whitespace-character-count="18377"/>
    <meta:generator>LibreOfficeDev/6.0.5.2$Linux_X86_64 LibreOffice_project/</meta:generator>
  </office:meta>
</office:document-meta>
</file>